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DefaultParagraphFont" style:family="text">
      <style:text-properties style:font-name="Arial" style:font-name-complex="Arial" fo:font-weight="bold" style:font-weight-asian="bold" fo:color="#ED7D31" fo:font-size="12pt" style:font-size-asian="12pt" style:font-size-complex="12pt"/>
    </style:style>
    <style:style style:name="P3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4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5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6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7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8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9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10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11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12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13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14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15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16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17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18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19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20" style:parent-style-name="Normal" style:family="paragraph">
      <style:paragraph-properties fo:text-align="justify" fo:line-height="150%"/>
      <style:text-properties style:font-name="Arial" style:font-name-complex="Arial" fo:font-size="12pt" style:font-size-asian="12pt" style:font-size-complex="12pt"/>
    </style:style>
    <style:style style:name="P21" style:parent-style-name="Normal" style:family="paragraph">
      <style:paragraph-properties fo:text-align="justify" fo:line-height="150%"/>
      <style:text-properties style:font-name="Arial" style:font-name-complex="Arial" fo:font-weight="bold" style:font-weight-asian="bold" fo:color="#0070C0" fo:font-size="12pt" style:font-size-asian="12pt" style:font-size-complex="12pt"/>
    </style:style>
  </office:automatic-styles>
  <office:body>
    <office:text text:use-soft-page-breaks="true">
      <text:p text:style-name="P1"><text:span text:style-name="T2">One day</text:span></text:p>
      <text:p text:style-name="P3">One day I will realise that it’s OK to be me</text:p>
      <text:p text:style-name="P4">One day I will stop worrying about what</text:p>
      <text:p text:style-name="P5">other people think I should be</text:p>
      <text:p text:style-name="P6">One day being me will fill me with pride</text:p>
      <text:p text:style-name="P7">One day I will stop looking for excuses to hide</text:p>
      <text:p text:style-name="P8">One day I will recognise that everyone is worthy</text:p>
      <text:p text:style-name="P9">One day I will realise that even includes me</text:p>
      <text:p text:style-name="P10">One day I will recognise I have strengths and abilities</text:p>
      <text:p text:style-name="P11">One day my thoughts will move towards positivity</text:p>
      <text:p text:style-name="P12">One day I will be realistic about the expectations I place on myself</text:p>
      <text:p text:style-name="P13">One day I will realise you can be successful</text:p>
      <text:p text:style-name="P14">without good looks and wealth</text:p>
      <text:p text:style-name="P15">One day I will stop seeing myself as a failure and ugly</text:p>
      <text:p text:style-name="P16">One day I will face situations assertively and not passively</text:p>
      <text:p text:style-name="P17">One day I will have confidence and self-belief</text:p>
      <text:p text:style-name="P18">One day I will have positive self-esteem and that will be a relief!</text:p>
      <text:p text:style-name="P19"/>
      <text:p text:style-name="P20">By Phillipa aged 16 years. Taken from Banish your self-esteem thief by Kate Collins – Donnelly 2014.</text:p>
      <text:p text:style-name="P21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style:vertical-align="baseline" fo:line-height="100%"/>
      <style:text-properties style:font-name="Calibri" style:font-name-asian="Calibri" style:font-name-complex="Times New Roman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bbi</meta:initial-creator>
    <dc:creator>Debbi</dc:creator>
    <meta:creation-date>2020-08-11T12:06:00Z</meta:creation-date>
    <dc:date>2020-08-11T14:23:00Z</dc:date>
    <meta:template xlink:href="Normal" xlink:type="simple"/>
    <meta:editing-cycles>1</meta:editing-cycles>
    <meta:editing-duration>PT180S</meta:editing-duration>
    <meta:document-statistic meta:page-count="1" meta:paragraph-count="1" meta:word-count="133" meta:character-count="891" meta:row-count="6" meta:non-whitespace-character-count="759"/>
  </office:meta>
</office:document-meta>
</file>