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style:font-name="Verdana" style:font-name-complex="Arial" fo:font-weight="bold" style:font-weight-asian="bold" fo:font-size="14pt" style:font-size-asian="14pt" style:font-size-complex="14pt"/>
    </style:style>
    <style:style style:name="P2" style:parent-style-name="Normal" style:family="paragraph">
      <style:paragraph-properties fo:text-align="center"/>
      <style:text-properties style:font-name="Verdana" style:font-name-complex="Arial" fo:font-weight="bold" style:font-weight-asian="bold" fo:font-size="14pt" style:font-size-asian="14pt" style:font-size-complex="14pt"/>
    </style:style>
    <style:style style:name="P3" style:parent-style-name="Normal" style:family="paragraph">
      <style:paragraph-properties fo:text-align="center"/>
      <style:text-properties style:font-name="Verdana" style:font-name-complex="Arial" fo:font-weight="bold" style:font-weight-asian="bold" fo:font-size="14pt" style:font-size-asian="14pt" style:font-size-complex="14pt"/>
    </style:style>
    <style:style style:name="P4" style:parent-style-name="Normal" style:family="paragraph">
      <style:paragraph-properties fo:text-align="center"/>
      <style:text-properties style:font-name="Verdana" style:font-name-complex="Arial" fo:font-weight="bold" style:font-weight-asian="bold" fo:font-size="14pt" style:font-size-asian="14pt" style:font-size-complex="14pt"/>
    </style:style>
    <style:style style:name="P5" style:parent-style-name="Normal" style:family="paragraph">
      <style:paragraph-properties fo:text-align="center"/>
      <style:text-properties style:font-name="Verdana" style:font-name-complex="Arial" fo:font-weight="bold" style:font-weight-asian="bold" fo:font-size="14pt" style:font-size-asian="14pt" style:font-size-complex="14pt"/>
    </style:style>
    <style:style style:name="P6" style:parent-style-name="Normal" style:family="paragraph">
      <style:paragraph-properties fo:text-align="center"/>
      <style:text-properties style:font-name="Verdana" style:font-name-complex="Arial" fo:font-weight="bold" style:font-weight-asian="bold" fo:font-size="14pt" style:font-size-asian="14pt" style:font-size-complex="14pt"/>
    </style:style>
    <style:style style:name="P7" style:parent-style-name="Normal" style:family="paragraph">
      <style:paragraph-properties fo:text-align="justify"/>
    </style:style>
    <style:style style:name="T8" style:parent-style-name="DefaultParagraphFont" style:family="text">
      <style:text-properties style:font-name="Verdana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9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P10" style:parent-style-name="Normal" style:family="paragraph">
      <style:paragraph-properties fo:text-align="justify"/>
    </style:style>
    <style:style style:name="T11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T12" style:parent-style-name="DefaultParagraphFont" style:family="text">
      <style:text-properties style:font-name="Verdana" style:font-name-complex="Arial" fo:font-weight="bold" style:font-weight-asian="bold" fo:font-size="12pt" style:font-size-asian="12pt" style:font-size-complex="12pt"/>
    </style:style>
    <style:style style:name="T13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T14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T15" style:parent-style-name="DefaultParagraphFont" style:family="text">
      <style:text-properties style:font-name="Verdana" style:font-name-complex="Arial" fo:color="#FF0000" fo:font-size="12pt" style:font-size-asian="12pt" style:font-size-complex="12pt"/>
    </style:style>
    <style:style style:name="T16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P17" style:parent-style-name="Normal" style:family="paragraph">
      <style:paragraph-properties fo:text-align="justify"/>
      <style:text-properties style:font-name="Verdana" style:font-name-complex="Arial" fo:color="#FF0000" fo:font-size="12pt" style:font-size-asian="12pt" style:font-size-complex="12pt"/>
    </style:style>
    <style:style style:name="P18" style:parent-style-name="Normal" style:family="paragraph">
      <style:paragraph-properties fo:text-align="justify"/>
      <style:text-properties style:font-name="Verdana" style:font-name-complex="Arial" fo:color="#FF0000" fo:font-size="12pt" style:font-size-asian="12pt" style:font-size-complex="12pt"/>
    </style:style>
    <style:style style:name="P19" style:parent-style-name="Normal" style:family="paragraph">
      <style:paragraph-properties fo:text-align="justify"/>
    </style:style>
    <style:style style:name="T20" style:parent-style-name="DefaultParagraphFont" style:family="text">
      <style:text-properties style:font-name="Verdana" style:font-name-complex="Arial" fo:font-weight="bold" style:font-weight-asian="bold" fo:font-size="12pt" style:font-size-asian="12pt" style:font-size-complex="12pt"/>
    </style:style>
    <style:style style:name="T21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T22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T23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P24" style:parent-style-name="Normal" style:family="paragraph">
      <style:paragraph-properties fo:text-align="justify"/>
    </style:style>
    <style:style style:name="T25" style:parent-style-name="DefaultParagraphFont" style:family="text">
      <style:text-properties style:font-name="Verdana" style:font-name-complex="Arial" fo:color="#FF0000" fo:font-size="12pt" style:font-size-asian="12pt" style:font-size-complex="12pt"/>
    </style:style>
    <style:style style:name="T26" style:parent-style-name="DefaultParagraphFont" style:family="text">
      <style:text-properties style:font-name="Verdana" style:font-name-complex="Arial" fo:color="#FF0000" fo:font-size="12pt" style:font-size-asian="12pt" style:font-size-complex="12pt"/>
    </style:style>
    <style:style style:name="T27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T28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P29" style:parent-style-name="Normal" style:family="paragraph">
      <style:paragraph-properties fo:text-align="justify"/>
    </style:style>
    <style:style style:name="T30" style:parent-style-name="DefaultParagraphFont" style:family="text">
      <style:text-properties style:font-name="Verdana" style:font-name-complex="Arial" fo:color="#FF0000" fo:font-size="12pt" style:font-size-asian="12pt" style:font-size-complex="12pt"/>
    </style:style>
    <style:style style:name="T31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T32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P33" style:parent-style-name="Normal" style:family="paragraph">
      <style:paragraph-properties fo:text-align="justify"/>
    </style:style>
    <style:style style:name="T34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T35" style:parent-style-name="DefaultParagraphFont" style:family="text">
      <style:text-properties style:font-name="Verdana" style:font-name-complex="Arial" fo:font-weight="bold" style:font-weight-asian="bold" fo:font-size="12pt" style:font-size-asian="12pt" style:font-size-complex="12pt"/>
    </style:style>
    <style:style style:name="P36" style:parent-style-name="Normal" style:family="paragraph">
      <style:paragraph-properties fo:text-align="justify"/>
    </style:style>
    <style:style style:name="T37" style:parent-style-name="DefaultParagraphFont" style:family="text">
      <style:text-properties style:font-name="Verdana" style:font-name-complex="Arial" fo:font-weight="bold" style:font-weight-asian="bold" fo:font-size="12pt" style:font-size-asian="12pt" style:font-size-complex="12pt"/>
    </style:style>
    <style:style style:name="T38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T39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T40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T41" style:parent-style-name="DefaultParagraphFont" style:family="text">
      <style:text-properties style:font-name="Verdana" style:font-name-complex="Arial" fo:font-weight="bold" style:font-weight-asian="bold" fo:font-size="12pt" style:font-size-asian="12pt" style:font-size-complex="12pt"/>
    </style:style>
    <style:style style:name="T42" style:parent-style-name="DefaultParagraphFont" style:family="text">
      <style:text-properties style:font-name="Verdana" style:font-name-complex="Arial" fo:font-weight="bold" style:font-weight-asian="bold" fo:font-size="12pt" style:font-size-asian="12pt" style:font-size-complex="12pt"/>
    </style:style>
    <style:style style:name="P43" style:parent-style-name="Normal" style:family="paragraph">
      <style:paragraph-properties fo:text-align="justify"/>
    </style:style>
    <style:style style:name="T44" style:parent-style-name="DefaultParagraphFont" style:family="text">
      <style:text-properties style:font-name="Verdana" style:font-name-complex="Arial" fo:color="#FF0000" fo:font-size="12pt" style:font-size-asian="12pt" style:font-size-complex="12pt"/>
    </style:style>
    <style:style style:name="T45" style:parent-style-name="DefaultParagraphFont" style:family="text">
      <style:text-properties style:font-name="Verdana" style:font-name-complex="Arial" fo:color="#FF0000" fo:font-size="12pt" style:font-size-asian="12pt" style:font-size-complex="12pt"/>
    </style:style>
    <style:style style:name="T46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P47" style:parent-style-name="Normal" style:family="paragraph">
      <style:paragraph-properties fo:text-align="justify"/>
    </style:style>
    <style:style style:name="T48" style:parent-style-name="DefaultParagraphFont" style:family="text">
      <style:text-properties style:font-name="Verdana" style:font-name-complex="Arial" fo:color="#FF0000" fo:font-size="12pt" style:font-size-asian="12pt" style:font-size-complex="12pt"/>
    </style:style>
    <style:style style:name="T49" style:parent-style-name="DefaultParagraphFont" style:family="text">
      <style:text-properties style:font-name="Verdana" style:font-name-complex="Arial" fo:font-weight="bold" style:font-weight-asian="bold" fo:color="#FF0000" fo:font-size="12pt" style:font-size-asian="12pt" style:font-size-complex="12pt"/>
    </style:style>
    <style:style style:name="T50" style:parent-style-name="DefaultParagraphFont" style:family="text">
      <style:text-properties style:font-name="Verdana" style:font-name-complex="Arial" fo:color="#FF0000" fo:font-size="12pt" style:font-size-asian="12pt" style:font-size-complex="12pt"/>
    </style:style>
    <style:style style:name="T51" style:parent-style-name="DefaultParagraphFont" style:family="text">
      <style:text-properties style:font-name="Verdana" style:font-name-complex="Arial" fo:font-weight="bold" style:font-weight-asian="bold" fo:color="#FF0000" fo:font-size="12pt" style:font-size-asian="12pt" style:font-size-complex="12pt"/>
    </style:style>
    <style:style style:name="T52" style:parent-style-name="DefaultParagraphFont" style:family="text">
      <style:text-properties style:font-name="Verdana" style:font-name-complex="Arial" fo:color="#FF0000" fo:font-size="12pt" style:font-size-asian="12pt" style:font-size-complex="12pt"/>
    </style:style>
    <style:style style:name="T53" style:parent-style-name="DefaultParagraphFont" style:family="text">
      <style:text-properties style:font-name="Verdana" style:font-name-complex="Arial" fo:font-weight="bold" style:font-weight-asian="bold" fo:color="#FF0000" fo:font-size="12pt" style:font-size-asian="12pt" style:font-size-complex="12pt"/>
    </style:style>
    <style:style style:name="T54" style:parent-style-name="DefaultParagraphFont" style:family="text">
      <style:text-properties style:font-name="Verdana" style:font-name-complex="Arial" fo:color="#FF0000" fo:font-size="12pt" style:font-size-asian="12pt" style:font-size-complex="12pt"/>
    </style:style>
    <style:style style:name="T55" style:parent-style-name="DefaultParagraphFont" style:family="text">
      <style:text-properties style:font-name="Verdana" style:font-name-complex="Arial" fo:font-size="12pt" style:font-size-asian="12pt" style:font-size-complex="12pt"/>
    </style:style>
    <style:style style:name="P56" style:parent-style-name="Normal" style:family="paragraph">
      <style:paragraph-properties fo:text-align="center"/>
      <style:text-properties style:font-name="Verdana" style:font-name-complex="Arial" fo:font-weight="bold" style:font-weight-asian="bold" fo:font-size="12pt" style:font-size-asian="12pt" style:font-size-complex="12pt"/>
    </style:style>
    <style:style style:name="P57" style:parent-style-name="Normal" style:family="paragraph">
      <style:paragraph-properties fo:text-align="center"/>
      <style:text-properties style:font-name="Verdana" style:font-name-complex="Arial" fo:font-weight="bold" style:font-weight-asian="bold" fo:font-size="12pt" style:font-size-asian="12pt" style:font-size-complex="12pt"/>
    </style:style>
    <style:style style:name="P58" style:parent-style-name="Normal" style:family="paragraph">
      <style:paragraph-properties fo:text-align="center"/>
      <style:text-properties style:font-name="Verdana" style:font-name-complex="Arial" fo:font-weight="bold" style:font-weight-asian="bold" fo:font-size="12pt" style:font-size-asian="12pt" style:font-size-complex="12pt"/>
    </style:style>
    <style:style style:name="P59" style:parent-style-name="Normal" style:family="paragraph">
      <style:paragraph-properties fo:text-align="center"/>
      <style:text-properties style:font-name="Verdana" style:font-name-complex="Arial" fo:font-weight="bold" style:font-weight-asian="bold" fo:font-size="12pt" style:font-size-asian="12pt" style:font-size-complex="12pt"/>
    </style:style>
    <style:style style:name="P60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61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62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63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64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65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66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67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68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69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70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71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72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73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74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75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76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77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78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79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80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81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82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83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84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85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86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87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88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89" style:parent-style-name="Normal" style:family="paragraph">
      <style:paragraph-properties fo:text-align="justify"/>
    </style:style>
    <style:style style:name="T90" style:parent-style-name="DefaultParagraphFont" style:family="text">
      <style:text-properties style:font-name="Verdana" style:font-name-complex="Arial" fo:font-weight="bold" style:font-weight-asian="bold" fo:font-size="12pt" style:font-size-asian="12pt" style:font-size-complex="12pt"/>
    </style:style>
    <style:style style:name="T91" style:parent-style-name="DefaultParagraphFont" style:family="text">
      <style:text-properties style:font-name="Segoe UI Emoji" style:font-name-asian="Segoe UI Emoji" style:font-name-complex="Segoe UI Emoji" fo:font-weight="bold" style:font-weight-asian="bold" fo:font-size="12pt" style:font-size-asian="12pt" style:font-size-complex="12pt"/>
    </style:style>
    <style:style style:name="P92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93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94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95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96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97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98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99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100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101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102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103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104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105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106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107" style:parent-style-name="Normal" style:family="paragraph">
      <style:paragraph-properties fo:text-align="justify"/>
      <style:text-properties style:font-name="Verdana" style:font-name-complex="Arial" fo:font-weight="bold" style:font-weight-asian="bold" fo:font-size="12pt" style:font-size-asian="12pt" style:font-size-complex="12pt"/>
    </style:style>
    <style:style style:name="P108" style:parent-style-name="Normal" style:family="paragraph">
      <style:paragraph-properties fo:text-align="center"/>
      <style:text-properties style:font-name="Verdana" style:font-name-complex="Arial" fo:color="#FF0000" style:text-underline-type="single" style:text-underline-style="solid" style:text-underline-width="auto" style:text-underline-mode="continuous"/>
    </style:style>
    <style:style style:name="P109" style:parent-style-name="Normal" style:family="paragraph">
      <style:paragraph-properties fo:text-align="center"/>
      <style:text-properties style:font-name="Verdana" style:font-name-complex="Arial" fo:color="#FF0000" style:text-underline-type="single" style:text-underline-style="solid" style:text-underline-width="auto" style:text-underline-mode="continuous"/>
    </style:style>
    <style:style style:name="P110" style:parent-style-name="Normal" style:family="paragraph">
      <style:paragraph-properties fo:text-align="center"/>
      <style:text-properties style:font-name="Verdana" style:font-name-complex="Arial" fo:color="#FF0000" style:text-underline-type="single" style:text-underline-style="solid" style:text-underline-width="auto" style:text-underline-mode="continuous"/>
    </style:style>
    <style:style style:name="P111" style:parent-style-name="Normal" style:family="paragraph">
      <style:paragraph-properties fo:text-align="center"/>
      <style:text-properties style:font-name="Verdana" style:font-name-complex="Arial" fo:color="#FF0000" style:text-underline-type="single" style:text-underline-style="solid" style:text-underline-width="auto" style:text-underline-mode="continuous"/>
    </style:style>
    <style:style style:name="P112" style:parent-style-name="Normal" style:family="paragraph">
      <style:paragraph-properties fo:text-align="center"/>
      <style:text-properties style:font-name="Verdana" style:font-name-complex="Arial" fo:color="#FF0000" style:text-underline-type="single" style:text-underline-style="solid" style:text-underline-width="auto" style:text-underline-mode="continuous"/>
    </style:style>
    <style:style style:name="P113" style:parent-style-name="Normal" style:family="paragraph">
      <style:paragraph-properties fo:text-align="center"/>
      <style:text-properties style:font-name="Verdana" style:font-name-complex="Arial" fo:color="#FF0000" style:text-underline-type="single" style:text-underline-style="solid" style:text-underline-width="auto" style:text-underline-mode="continuous"/>
    </style:style>
    <style:style style:name="P114" style:parent-style-name="Normal" style:family="paragraph">
      <style:paragraph-properties fo:text-align="center"/>
      <style:text-properties style:font-name="Verdana" style:font-name-complex="Arial" fo:color="#FF0000" style:text-underline-type="single" style:text-underline-style="solid" style:text-underline-width="auto" style:text-underline-mode="continuous"/>
    </style:style>
    <style:style style:name="P115" style:parent-style-name="Normal" style:family="paragraph">
      <style:paragraph-properties fo:text-align="center"/>
      <style:text-properties style:font-name="Verdana" style:font-name-complex="Arial"/>
    </style:style>
    <style:style style:name="P116" style:parent-style-name="Normal" style:family="paragraph">
      <style:paragraph-properties fo:text-align="center"/>
      <style:text-properties style:font-name="Verdana" style:font-name-complex="Arial" fo:color="#FF0000" style:text-underline-type="single" style:text-underline-style="solid" style:text-underline-width="auto" style:text-underline-mode="continuous"/>
    </style:style>
    <style:style style:name="P117" style:parent-style-name="Normal" style:family="paragraph">
      <style:paragraph-properties fo:text-align="center"/>
      <style:text-properties style:font-name="Verdana" style:font-name-complex="Arial" fo:color="#FF0000" style:text-underline-type="single" style:text-underline-style="solid" style:text-underline-width="auto" style:text-underline-mode="continuous"/>
    </style:style>
    <style:style style:name="P118" style:parent-style-name="Normal" style:family="paragraph">
      <style:paragraph-properties fo:text-align="center"/>
      <style:text-properties style:font-name="Verdana" style:font-name-complex="Arial" fo:color="#FF0000" style:text-underline-type="single" style:text-underline-style="solid" style:text-underline-width="auto" style:text-underline-mode="continuous"/>
    </style:style>
    <style:style style:name="P119" style:parent-style-name="Normal" style:family="paragraph">
      <style:paragraph-properties fo:text-align="center"/>
    </style:style>
    <style:style style:name="T120" style:parent-style-name="DefaultParagraphFont" style:family="text">
      <style:text-properties style:font-name="Verdana" style:font-name-complex="Arial" fo:color="#FF0000" style:text-underline-type="single" style:text-underline-style="solid" style:text-underline-width="auto" style:text-underline-mode="continuous"/>
    </style:style>
    <style:style style:name="P121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22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23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24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25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26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27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28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29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30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31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32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33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34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35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36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37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38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39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40" style:parent-style-name="Normal" style:family="paragraph">
      <style:paragraph-properties fo:text-align="center" fo:margin-top="0.0277in" fo:margin-bottom="0in" fo:line-height="100%"/>
      <style:text-properties style:font-name="Verdana" style:font-name-complex="Arial" fo:color="#FF0000"/>
    </style:style>
    <style:style style:name="P141" style:parent-style-name="Normal" style:family="paragraph">
      <style:paragraph-properties fo:text-align="center" fo:margin-top="0.0277in" fo:margin-bottom="0in" fo:line-height="100%"/>
    </style:style>
    <style:style style:name="T142" style:parent-style-name="DefaultParagraphFont" style:family="text">
      <style:text-properties style:font-name="Verdana" style:font-name-complex="Arial" fo:color="#FF0000"/>
    </style:style>
    <style:style style:name="T143" style:parent-style-name="DefaultParagraphFont" style:family="text">
      <style:text-properties style:font-name="Verdana" style:font-name-complex="Arial" fo:font-weight="bold" style:font-weight-asian="bold" fo:color="#002060"/>
    </style:style>
  </office:automatic-styles>
  <office:body>
    <office:text text:use-soft-page-breaks="true">
      <text:p text:style-name="P1">Courage, Confidence, self-confidence and self-esteem –</text:p>
      <text:p text:style-name="P2">are they linked? :<text:s/></text:p>
      <text:p text:style-name="P3">This discussion took place a couple of years ago at<text:s/></text:p>
      <text:p text:style-name="P4">TEEN FLASH…..<text:s/></text:p>
      <text:p text:style-name="P5">these are the young people’s views and conclusions.<text:s/></text:p>
      <text:p text:style-name="P6"/>
      <text:p text:style-name="P7"><text:span text:style-name="T8">Courage</text:span><text:span text:style-name="T9"><text:s/>is the ability to do something that frightens you (either a lot or a bit). It takes guts, bravery.<text:s/></text:span></text:p>
      <text:p text:style-name="P10"><text:span text:style-name="T11">We decided that we get more<text:s/></text:span><text:span text:style-name="T12">confidence</text:span><text:span text:style-name="T13"><text:s/>when we<text:s/></text:span><text:span text:style-name="T14">practice doing something.<text:s/></text:span><text:span text:style-name="T15">You said the more you do a thing the more comfortable you will feel.<text:s/></text:span><text:span text:style-name="T16">Confidence comes from a Latin word fidere’ which means ‘to trust’. Therefore, to have self-confidence you have to trust yourself ……</text:span></text:p>
      <text:p text:style-name="P17">You said that you can have a<text:s/>determination to succeed, and that can build confidence.<text:s/></text:p>
      <text:p text:style-name="P18">You also said that you can feel confident and gain confidence being with other people who are confident.<text:s/></text:p>
      <text:p text:style-name="P19"><text:span text:style-name="T20">Self-confidence</text:span><text:span text:style-name="T21"><text:s/></text:span><text:span text:style-name="T22">is</text:span><text:span text:style-name="T23"><text:s/>a positive belief that we can do a particular activity.<text:s/></text:span></text:p>
      <text:p text:style-name="P24"><text:span text:style-name="T25">You said it’s h</text:span><text:span text:style-name="T26">ow you feel about yourself.<text:s/></text:span><text:span text:style-name="T27">Our self-confidence increases the more we practice that particular activity! You have to have a bit of positive thinking to tackle activities or tasks you have yet to master, and we base our self-belief on what we have accomplis</text:span><text:span text:style-name="T28">hed before! <text:s/></text:span></text:p>
      <text:p text:style-name="P29"><text:span text:style-name="T30">You said that you can have confidence in what you DO not necessarily in who you ARE.<text:s/></text:span><text:span text:style-name="T31">So, the odd thing is that you can have self confidence in yourself when you are dancing, sailing or singing because you have practiced that skill but have le</text:span><text:span text:style-name="T32">ss self confidence in other situations.<text:s/></text:span></text:p>
      <text:p text:style-name="P33"><text:span text:style-name="T34">So how does this impact on our<text:s/></text:span><text:span text:style-name="T35">self-esteem?</text:span></text:p>
      <text:p text:style-name="P36"><text:span text:style-name="T37">Self Esteem.<text:s/></text:span><text:span text:style-name="T38">Another Latin word, esteem means to estimate, so how much self esteem you have depend</text:span><text:span text:style-name="T39">’</text:span><text:span text:style-name="T40">s on how much you ‘estimate’ yourself in any given situation</text:span><text:span text:style-name="T41">.<text:s/></text:span><text:span text:style-name="T42">We tend to estimate ourselves against others we admire or respect and this can leave us feeling less good than we really are!<text:s/></text:span></text:p>
      <text:p text:style-name="P43"><text:span text:style-name="T44">You said t</text:span><text:span text:style-name="T45">hat your self-esteem can move.<text:s/></text:span><text:span text:style-name="T46">That’s true, you can have better self esteem in one area of your life than in another. Maybe because you have more self confidence in that area e.g.; dance, cheer, sailing etc <text:s/></text:span></text:p>
      <text:soft-page-break/>
      <text:p text:style-name="P47"><text:span text:style-name="T48">You said that self-esteem is how you<text:s/></text:span><text:span text:style-name="T49">think<text:s/></text:span><text:span text:style-name="T50">about yourself. You can achieve something and<text:s/></text:span><text:span text:style-name="T51">feel</text:span><text:span text:style-name="T52"><text:s/>proud of yourself but still<text:s/></text:span><text:span text:style-name="T53">think</text:span><text:span text:style-name="T54"><text:s/>that you’re not good enough.<text:s/></text:span><text:span text:style-name="T55">So, who are you comparing yourself or your achievements to?<text:s/></text:span></text:p>
      <text:p text:style-name="P56">Be kind to yourselves, remember your brain is switched one 24/7 and hears<text:s/>everything that you say to yourself. Would you say such harsh things to a friend?</text:p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>Idea’s (from the group)<text:s/>that can boost our self-confidence or mood</text:p>
      <text:p text:style-name="P65">Being with nature</text:p>
      <text:p text:style-name="P66">Exercise</text:p>
      <text:p text:style-name="P67">Walking</text:p>
      <text:p text:style-name="P68">Getting enough sleep</text:p>
      <text:p text:style-name="P69">Respect yourself</text:p>
      <text:p text:style-name="P70">Take time out for yourself</text:p>
      <text:p text:style-name="P71">Surround ourselves with positive people</text:p>
      <text:p text:style-name="P72">Block our negative thoughts or avoid negative people</text:p>
      <text:p text:style-name="P73">Think positively<text:s/></text:p>
      <text:p text:style-name="P74">Focus on the things that you feel comfortable with</text:p>
      <text:p text:style-name="P75">Spend time with family or friends</text:p>
      <text:p text:style-name="P76">Listen to music</text:p>
      <text:p text:style-name="P77">Tell ourselves good things about yourself<text:s/></text:p>
      <text:p text:style-name="P78">Wearing a favourite piece of clothing</text:p>
      <text:p text:style-name="P79">Wear things that make you feel good<text:s/></text:p>
      <text:p text:style-name="P80">Piercings</text:p>
      <text:p text:style-name="P81">Being with pets</text:p>
      <text:soft-page-break/>
      <text:p text:style-name="P82">Wearing my red lippy</text:p>
      <text:p text:style-name="P83">Eating healthily</text:p>
      <text:p text:style-name="P84">Doing my hair to match my outfit</text:p>
      <text:p text:style-name="P85">Playing the drums</text:p>
      <text:p text:style-name="P86">Cheerleading</text:p>
      <text:p text:style-name="P87">Singing<text:s/></text:p>
      <text:p text:style-name="P88">Being with girlfriend/boyfriend</text:p>
      <text:p text:style-name="P89"><text:span text:style-name="T90">Cutting yourself some slack<text:s/></text:span><text:span text:style-name="T91">😊</text:span></text:p>
      <text:p text:style-name="P92">Being by the beach</text:p>
      <text:p text:style-name="P93">Dancing<text:s/></text:p>
      <text:p text:style-name="P94">Taking time to be in the moment when you are enjoying something</text:p>
      <text:p text:style-name="P95">Take a social media detox</text:p>
      <text:p text:style-name="P96">Take care of yourself: have a bath or do your hair</text:p>
      <text:p text:style-name="P97">Teaching others<text:s/>something you love<text:s/></text:p>
      <text:p text:style-name="P98">Trust yourself</text:p>
      <text:p text:style-name="P99">Be kind to yourself: accept who you are. People go through the same things you are; you don’t have to be ashamed or embarrassed.<text:s/></text:p>
      <text:p text:style-name="P100">Knowing I’m a good listener</text:p>
      <text:p text:style-name="P101">Knowing I’m patient</text:p>
      <text:p text:style-name="P102">Being proud of my achievements</text:p>
      <text:p text:style-name="P103">Do an activity you enjoy<text:s/></text:p>
      <text:p text:style-name="P104">Treat other as you wish to be treated</text:p>
      <text:p text:style-name="P105">Focus on the positives (think TIGGER not EEYORE)<text:s/></text:p>
      <text:p text:style-name="P106">Doing something you find rewarding ……</text:p>
      <text:p text:style-name="P107">Knowing that I am good at: art, baking, skateboarding, looking after animals, I am a good listener, cheer, sailing,<text:s/>make up</text:p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>This poem really demonstrates how self esteem impacts on how we feel about ourselves.<text:s/></text:p>
      <text:p text:style-name="P116"/>
      <text:p text:style-name="P117"/>
      <text:p text:style-name="P118"/>
      <text:p text:style-name="P119"><text:span text:style-name="T120">One day</text:span></text:p>
      <text:p text:style-name="P121">One day I will realise that it’s OK to be me</text:p>
      <text:p text:style-name="P122">One day I will stop worrying about what</text:p>
      <text:p text:style-name="P123">other people think I should be</text:p>
      <text:p text:style-name="P124">One day being me will fill me with pride</text:p>
      <text:p text:style-name="P125">One day I will stop looking for excuses to hide</text:p>
      <text:p text:style-name="P126">One day I will recognise that everyone is worthy</text:p>
      <text:p text:style-name="P127">One day I will realise that even includes me</text:p>
      <text:p text:style-name="P128">One day I will recognise I have strengths and abilities</text:p>
      <text:p text:style-name="P129">One day my thoughts will move towards positivity</text:p>
      <text:p text:style-name="P130">One day I will be realistic about the expectations I</text:p>
      <text:p text:style-name="P131">place on myself</text:p>
      <text:p text:style-name="P132">One day I will realise<text:s/>you can be successful</text:p>
      <text:p text:style-name="P133">without good looks and wealth</text:p>
      <text:p text:style-name="P134">One day I will stop seeing myself as a failure and ugly</text:p>
      <text:p text:style-name="P135">One day I will face situations assertively</text:p>
      <text:p text:style-name="P136">and not passively</text:p>
      <text:p text:style-name="P137">One day I will have confidence and self-belief</text:p>
      <text:p text:style-name="P138">One day I will have positive<text:s/>self-esteem and</text:p>
      <text:p text:style-name="P139">that will be a relief!</text:p>
      <text:p text:style-name="P140">By Phillipa aged 16 years.</text:p>
      <text:p text:style-name="P141"><text:span text:style-name="T142">From Banish your self-esteem thief by Kate Collins – Donnelly</text:span><text:span text:style-name="T143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ebbi</meta:initial-creator>
    <dc:creator>Debbi</dc:creator>
    <meta:creation-date>2020-12-03T15:22:00Z</meta:creation-date>
    <dc:date>2020-12-03T15:22:00Z</dc:date>
    <meta:print-date>2019-03-07T16:30:00Z</meta:print-date>
    <meta:template xlink:href="Normal" xlink:type="simple"/>
    <meta:editing-cycles>2</meta:editing-cycles>
    <meta:editing-duration>PT240S</meta:editing-duration>
    <meta:document-statistic meta:page-count="4" meta:paragraph-count="9" meta:word-count="705" meta:character-count="4716" meta:row-count="33" meta:non-whitespace-character-count="4020"/>
  </office:meta>
</office:document-meta>
</file>